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90000001ECF5D25CB4.png" manifest:media-type="image/png"/>
  <manifest:file-entry manifest:full-path="Pictures/100000000000006F00000093F3C1C406.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line-height="150%"/>
      <style:text-properties officeooo:paragraph-rsid="000c8c33"/>
    </style:style>
    <style:style style:name="P2" style:family="paragraph" style:parent-style-name="Standard">
      <style:paragraph-properties fo:text-align="center" style:justify-single-word="false"/>
      <style:text-properties fo:language="none" fo:country="none" fo:font-weight="bold" officeooo:paragraph-rsid="000c8c33" style:language-asian="none" style:country-asian="none" style:font-weight-asian="bold"/>
    </style:style>
    <style:style style:name="P3" style:family="paragraph" style:parent-style-name="Standard">
      <style:paragraph-properties fo:text-align="center" style:justify-single-word="false"/>
      <style:text-properties fo:font-weight="bold" officeooo:paragraph-rsid="000c8c33" style:font-weight-asian="bold"/>
    </style:style>
    <style:style style:name="P4" style:family="paragraph" style:parent-style-name="Standard">
      <style:paragraph-properties fo:margin-top="0.499cm" fo:margin-bottom="0cm" style:contextual-spacing="false" fo:text-align="center" style:justify-single-word="false"/>
      <style:text-properties fo:font-size="16pt" fo:font-weight="bold" officeooo:paragraph-rsid="000c8c33" style:font-size-asian="16pt" style:font-weight-asian="bold" style:font-size-complex="16pt"/>
    </style:style>
    <style:style style:name="P5" style:family="paragraph" style:parent-style-name="Standard">
      <style:paragraph-properties fo:text-align="center" style:justify-single-word="false"/>
      <style:text-properties fo:font-size="10pt" officeooo:paragraph-rsid="000c8c33" style:font-size-asian="10pt" style:font-size-complex="10pt"/>
    </style:style>
    <style:style style:name="P6" style:family="paragraph" style:parent-style-name="Standard">
      <style:paragraph-properties fo:text-align="center" style:justify-single-word="false" fo:orphans="0" fo:widows="0" style:text-autospace="none"/>
      <style:text-properties fo:color="#000000" loext:opacity="100%" fo:font-weight="bold" officeooo:paragraph-rsid="000c8c33" style:font-weight-asian="bold" style:font-weight-complex="bold"/>
    </style:style>
    <style:style style:name="P7" style:family="paragraph" style:parent-style-name="Standard">
      <style:paragraph-properties fo:text-align="center" style:justify-single-word="false"/>
      <style:text-properties fo:color="#000000" loext:opacity="100%" fo:font-weight="bold" officeooo:paragraph-rsid="000c8c33" style:font-weight-asian="bold" style:font-weight-complex="bold"/>
    </style:style>
    <style:style style:name="P8" style:family="paragraph" style:parent-style-name="Standard">
      <style:paragraph-properties fo:orphans="0" fo:widows="0" style:text-autospace="none">
        <style:tab-stops>
          <style:tab-stop style:position="8.5cm" style:type="center"/>
          <style:tab-stop style:position="12.224cm"/>
        </style:tab-stops>
      </style:paragraph-properties>
      <style:text-properties fo:color="#000000" loext:opacity="100%" fo:font-weight="bold" officeooo:paragraph-rsid="000c8c33" style:font-weight-asian="bold" style:font-weight-complex="bold"/>
    </style:style>
    <style:style style:name="P9" style:family="paragraph" style:parent-style-name="Standard">
      <style:paragraph-properties fo:margin-right="0cm" fo:text-align="justify" style:justify-single-word="false" fo:orphans="0" fo:widows="0" fo:text-indent="1.251cm" style:auto-text-indent="false" style:text-autospace="none">
        <style:tab-stops>
          <style:tab-stop style:position="2cm"/>
        </style:tab-stops>
      </style:paragraph-properties>
      <style:text-properties fo:color="#000000" loext:opacity="100%" officeooo:paragraph-rsid="000c8c33" style:font-weight-complex="bold"/>
    </style:style>
    <style:style style:name="P10" style:family="paragraph" style:parent-style-name="Standard">
      <style:paragraph-properties fo:margin-right="-0.002cm" fo:text-align="justify" style:justify-single-word="false">
        <style:tab-stops>
          <style:tab-stop style:position="0cm"/>
        </style:tab-stops>
      </style:paragraph-properties>
      <style:text-properties fo:color="#000000" loext:opacity="100%" officeooo:paragraph-rsid="000c8c33" style:font-weight-complex="bold"/>
    </style:style>
    <style:style style:name="P11" style:family="paragraph" style:parent-style-name="Standard">
      <style:paragraph-properties fo:margin-right="0cm" fo:margin-top="0cm" fo:margin-bottom="0.423cm" style:contextual-spacing="false" fo:text-align="justify" style:justify-single-word="false" fo:text-indent="1.251cm" style:auto-text-indent="false">
        <style:tab-stops>
          <style:tab-stop style:position="16.753cm"/>
        </style:tab-stops>
      </style:paragraph-properties>
      <style:text-properties officeooo:paragraph-rsid="000c8c33"/>
    </style:style>
    <style:style style:name="P12" style:family="paragraph" style:parent-style-name="Standard">
      <style:paragraph-properties fo:margin-right="0cm" fo:text-align="justify" style:justify-single-word="false" fo:orphans="0" fo:widows="0" fo:text-indent="1.251cm" style:auto-text-indent="false" style:text-autospace="none">
        <style:tab-stops>
          <style:tab-stop style:position="2cm"/>
        </style:tab-stops>
      </style:paragraph-properties>
      <style:text-properties officeooo:paragraph-rsid="000c8c33"/>
    </style:style>
    <style:style style:name="P13" style:family="paragraph" style:parent-style-name="Standard">
      <style:paragraph-properties fo:margin-right="-0.002cm" fo:text-align="justify" style:justify-single-word="false">
        <style:tab-stops>
          <style:tab-stop style:position="0cm"/>
        </style:tab-stops>
      </style:paragraph-properties>
      <style:text-properties officeooo:paragraph-rsid="000c8c33"/>
    </style:style>
    <style:style style:name="P14" style:family="paragraph" style:parent-style-name="Standard">
      <style:paragraph-properties fo:margin-right="-0.002cm" fo:text-align="justify" style:justify-single-word="false">
        <style:tab-stops>
          <style:tab-stop style:position="0cm"/>
        </style:tab-stops>
      </style:paragraph-properties>
      <style:text-properties officeooo:paragraph-rsid="000c8c33" style:language-complex="ru" style:country-complex="RU"/>
    </style:style>
    <style:style style:name="P15" style:family="paragraph" style:parent-style-name="Standard">
      <style:paragraph-properties fo:margin-right="-0.002cm" fo:line-height="115%" fo:text-align="justify" style:justify-single-word="false"/>
      <style:text-properties fo:font-size="14pt" officeooo:paragraph-rsid="000c8c33" style:font-size-asian="14pt" style:font-size-complex="14pt" style:font-style-complex="italic" style:font-weight-complex="bold"/>
    </style:style>
    <style:style style:name="P16" style:family="paragraph" style:parent-style-name="Standard">
      <style:paragraph-properties fo:margin-top="0.499cm" fo:margin-bottom="0cm" style:contextual-spacing="false"/>
      <style:text-properties officeooo:paragraph-rsid="000c8c33"/>
    </style:style>
    <style:style style:name="T1" style:family="text">
      <style:text-properties fo:font-size="10pt" style:font-size-asian="10pt" style:font-size-complex="10pt"/>
    </style:style>
    <style:style style:name="T2" style:family="text">
      <style:text-properties style:language-complex="ru" style:country-complex="RU"/>
    </style:style>
    <style:style style:name="T3" style:family="text">
      <style:text-properties officeooo:rsid="00165ed0"/>
    </style:style>
    <style:style style:name="T4" style:family="text">
      <style:text-properties fo:background-color="transparent" loext:char-shading-value="0"/>
    </style:style>
    <style:style style:name="T5" style:family="text">
      <style:text-properties officeooo:rsid="00165ed0" fo:background-color="transparent" loext:char-shading-value="0"/>
    </style:style>
    <style:style style:name="T6" style:family="text">
      <style:text-properties fo:background-color="transparent" loext:char-shading-value="0" style:language-complex="ru" style:country-complex="RU"/>
    </style:style>
    <style:style style:name="T7" style:family="text">
      <style:text-properties style:font-weight-complex="bold"/>
    </style:style>
    <style:style style:name="T8" style:family="text">
      <style:text-properties fo:font-weight="bold" style:font-weight-asian="bold" style:font-weight-complex="bold"/>
    </style:style>
    <style:style style:name="T9" style:family="text">
      <style:text-properties fo:color="#000000" loext:opacity="100%" style:font-weight-complex="bold"/>
    </style:style>
    <style:style style:name="T10" style:family="text">
      <style:text-properties officeooo:rsid="00180aef"/>
    </style:style>
    <style:style style:name="fr1" style:family="graphic" style:parent-style-name="Graphics">
      <style:graphic-properties fo:margin-left="0.319cm" fo:margin-right="0.319cm" fo:margin-top="0cm" fo:margin-bottom="0cm" style:wrap="none" style:vertical-pos="from-top" style:vertical-rel="paragraph" style:horizontal-pos="from-left" style:horizontal-rel="paragraph" fo:background-color="#ffffff" draw:fill="solid" draw:fill-color="#ffffff" fo:padding="0.002cm" fo:border="none" style:mirror="none" fo:clip="rect(-0.007cm, -0.007cm, -0.007cm, -0.007cm)" draw:luminance="0%" draw:contrast="0%" draw:red="0%" draw:green="0%" draw:blue="0%" draw:gamma="100%" draw:color-inversion="false" draw:image-opacity="100%" draw:color-mode="standard"/>
    </style:style>
    <style:style style:name="fr2" style:family="graphic" style:parent-style-name="Graphics">
      <style:graphic-properties fo:margin-left="0.319cm" fo:margin-right="0.319cm" fo:margin-top="0cm" fo:margin-bottom="0cm" style:wrap="parallel" style:number-wrapped-paragraphs="no-limit" style:wrap-contour="true" style:wrap-contour-mode="outside" style:vertical-pos="from-top" style:vertical-rel="paragraph" style:horizontal-pos="from-left" style:horizontal-rel="paragraph" fo:background-color="#ffffff" draw:fill="solid" draw:fill-color="#ffffff" fo:padding="0.002cm" fo:border="none" style:mirror="none" fo:clip="rect(-0.007cm, -0.007cm, -0.007cm, -0.007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draw:frame draw:style-name="fr2" draw:name="Изображение1" text:anchor-type="char" svg:x="4.923cm" svg:y="0.466cm" svg:width="1.372cm" svg:height="1.693cm" draw:z-index="0"><draw:image xlink:href="Pictures/1000000000000190000001ECF5D25CB4.png" xlink:type="simple" xlink:show="embed" xlink:actuate="onLoad" draw:mime-type="image/png"/><draw:contour-polygon svg:width="10.126cm" svg:height="12.598cm" svg:viewBox="0 0 10126 12598" draw:points="21,0 21,12598 10147,12598 10147,0" draw:recreate-on-edit="false"/></draw:frame><draw:frame draw:style-name="fr1" draw:name="Изображение2" text:anchor-type="char" svg:x="10.303cm" svg:y="0.42cm" svg:width="1.272cm" svg:height="1.884cm" draw:z-index="1"><draw:image xlink:href="Pictures/100000000000006F00000093F3C1C406.jpg" xlink:type="simple" xlink:show="embed" xlink:actuate="onLoad" draw:mime-type="image/jpeg"/></draw:frame></text:p>
      <text:p text:style-name="P2"/>
      <text:p text:style-name="P2"/>
      <text:p text:style-name="P2"/>
      <text:p text:style-name="P2"/>
      <text:p text:style-name="P3">АДМИНИСТРАЦИЯ ГОРОДА ЕВПАТОРИИ</text:p>
      <text:p text:style-name="P3">РЕСПУБЛИКИ КРЫМ</text:p>
      <text:p text:style-name="P4">ПОСТАНОВЛЕНИЕ</text:p>
      <text:p text:style-name="P16">_______________ <text:s text:c="100"/>№ <text:s/>_________</text:p>
      <text:p text:style-name="P5">ЕВПАТОРИЯ</text:p>
      <text:p text:style-name="P5"/>
      <text:p text:style-name="P6">О внесении изменений в постановление администрации </text:p>
      <text:p text:style-name="P6">города Евпатории Республики Крым от 24.08.2020 № 1447-п </text:p>
      <text:p text:style-name="P6">«Об индексации заработной платы работников муниципальных </text:p>
      <text:p text:style-name="P6">учреждений муниципального образования городской округ </text:p>
      <text:p text:style-name="P8"><text:tab/>Евпатория Республики Крым»<text:tab/></text:p>
      <text:p text:style-name="P7"/>
      <text:p text:style-name="P11"><text:span text:style-name="T2">В соответствии со статьёй 134 Трудового кодекса Российской Федерации, статьей 84 Конституции Республики Крым, </text:span>Законом Республики Крым от 2<text:span text:style-name="T3">9</text:span>.11.2024 № 14-ЗРК/2024 <text:line-break/>«О бюджете Республики Крым на 2025 год и на плановый период 2026 и 2027 годов»,<text:span text:style-name="T4"> Законом Республики Крым от </text:span><text:span text:style-name="T5">11</text:span><text:span text:style-name="T4">.</text:span><text:span text:style-name="T5">08</text:span><text:span text:style-name="T4">.20</text:span><text:span text:style-name="T5">25</text:span><text:span text:style-name="T4"> № </text:span><text:span text:style-name="T5">83</text:span><text:span text:style-name="T4">-ЗРК/20</text:span><text:span text:style-name="T5">25</text:span><text:span text:style-name="T4"> </text:span><text:span text:style-name="T5">«О внесении изменений в Закон Республики Крым </text:span><text:span text:style-name="T4">«О бюджете Республики Крым на 2025 год и на плановый период 2026 и 2027 годов»,</text:span><text:span text:style-name="T6"> </text:span><text:span text:style-name="T2">постановлением Совета министров Республики Крым от 08.09.2017 № 451 «Об индексации заработной платы работников государственных учреждений Республики Крым», Уставом муниципального образования городской округ Евпатория Республики Крым, в целях обеспечения повышения уровня реального содержания заработной платы работников муниципальных учреждений муниципального образования городской округ Евпатория Республики Крым, администрация города Евпатории Республики Крым</text:span> <text:s/><text:span text:style-name="T7">п о с т а н о в л я е т:</text:span><text:span text:style-name="T8"> </text:span></text:p>
      <text:p text:style-name="P12"><text:span text:style-name="T7">1.</text:span><text:span text:style-name="T9"> Внести в постановление администрации города Евпатории Республики Крым от 24.08.2020 № 1447-п «Об индексации заработной платы работников муниципальных учреждений муниципального образования городской округ Евпатория Республики Крым» следующие изменения, изложив пункт 1 в новой редакции:</text:span></text:p>
      <text:p text:style-name="P12"><text:span text:style-name="T9">«1. Установить, что с 01 октября 2025 года заработная плата работников муниципальных учреждений муниципального образования городской округ Евпатория Республики Крым индексируется путем увеличения окладов (должностных окладов), ставок заработной платы по категориям работников муниципальных учреждений муниципального образования городской округ Евпатория Республики Крым:</text:span></text:p>
      <text:p text:style-name="P9">1.1. На которых не распространяются указы Президента Российской Федерации <text:line-break/>от 7 мая 2012 года № 597 «О мероприятиях по реализации государственной социальной политики», от 1 июня 2012 года №761 «О национальной стратегии действий в интересах детей на 2012-2017 годы», от 28 декабря 2012 №1688 «О некоторых мерах по реализации государственной политики в сфере защиты детей-сирот и детей, оставшихся без попечения родителей» (далее - указы Президента Российской Федерации).</text:p>
      <text:p text:style-name="P9">1.2. На которых распространяются указы Президента Российской Федерации, <text:line-break/>для обеспечения сохранения достигнутых соотношений средней заработной платы отдельных категорий работников, определенных указами Президента Российской Федерации, <text:line-break/>и среднемесячной начисленной заработной платы наемных работников в организациях, <text:line-break/>у индивидуальных предпринимателей и физических лиц (среднемесячного дохода от трудовой деятельности) в Республики Крым в соответствии с рекомендациями Министерства труда и социальной защиты Республики Крым, согласованными с Министерством финансов Республики Крым.</text:p>
      <text:p text:style-name="P13"><text:s text:c="5"/></text:p>
      <text:p text:style-name="P13"><text:soft-page-break/><text:s text:c="6"/>2. <text:span text:style-name="T2">Размеры окладов (должностных окладов), ставок заработной платы категорий работников, указанных в пункте 1 настоящего постановления, индексируются в пределах средств, предусмотренных решением Евпаторийского городского совета Республики Крым <text:line-break/>о бюджете муниципального образования городской округ Евпатория Республики Крым <text:line-break/>на очередной финансовый год и плановый период</text:span>.</text:p>
      <text:p text:style-name="P14"><text:tab/>При индексации окладов (должностных окладов), ставок заработной платы, <text:line-break/>их размеры подлежат округлению до целого рубля в сторону увеличения.</text:p>
      <text:p text:style-name="P13"><text:tab/>3. <text:span text:style-name="T2">Установить, что финансирование расходов, связанных с реализацией настоящего постановления, осуществляется за счет бюджетных ассигнований, предусмотренных главным распорядителям средств бюджета муниципального образования городской округ Евпатория Республики Крым в бюджете муниципального образования городской округ Евпатория Республики Крым на соответствующий финансовый год.</text:span> <text:s text:c="233"/></text:p>
      <text:p text:style-name="P13"><text:tab/>4. <text:span text:style-name="T2">Отраслевым (функциональным) и территориальным органам администрации города Евпатории Республики Крым, осуществляющим функции и полномочия учредителя муниципальных учреждений, отнесенных к их ведению, обеспечить:</text:span></text:p>
      <text:p text:style-name="P13"><text:s text:c="9"/>4.1. Увеличение с 01 октября 2025 года на <text:span text:style-name="T10">7</text:span>,<text:span text:style-name="T10">6</text:span> процентов окладов (должностных окладов), ставок заработной платы категориям работников, предусмотренным в пункте <text:line-break/>1 настоящего постановления.</text:p>
      <text:p text:style-name="P10"><text:tab/>4.2. Индексацию окладов (должностных окладов), ставок заработной платы работников:</text:p>
      <text:p text:style-name="P9">4.2.1. Указанных в подпункте 1.1 пункта 1 настоящего постановления, в соответствии <text:line-break/>с решением Евпаторийского городского совета Республики Крым о бюджете муниципального образования городской округ Евпатория Республики Крым на очередной финансовый год <text:line-break/>и плановый период.</text:p>
      <text:p text:style-name="P9">4.2.2. Указанных в подпункте 1.2 пункта 1 настоящего постановления, в пределах бюджетных ассигнований, предусмотренных главным распорядителем средств бюджета <text:line-break/>на достижение целевых показателей по заработной плате, предусмотренных указами Президента Российской Федерации, на соответствующий финансовый год». </text:p>
      <text:p text:style-name="P9">4.3. Принятие нормативных правовых актов по индексации заработной платы работникам муниципальных учреждений муниципального образования городской округ Евпатория Республики Крым с учетом пункта 1 настоящего постановления. <text:s/></text:p>
      <text:p text:style-name="P13"><text:s text:c="6"/>5. Признать утратившим силу постановление администрации города Евпатории Республики Крым от 03.09.2024 № 2561-п «О внесении изменений в постановление администрации города Евпатории Республики Крым от 24.08.2020 № 1447-п «Об индексации заработной платы работников муниципальных учреждений муниципального образования городской округ Евпатория Республики Крым» с 01 октября 2025 года.</text:p>
      <text:p text:style-name="P13"><text:s/><text:tab/>6. Настоящее постановление вступает в силу со дня его обнародования на официальном портале Правительства Республики Крым – http://rk.gov.ru в разделе: «Муниципальные образования», подраздел: «Евпатория», а также на официальном сайте муниципального образования городской округ Евпатория Республики Крым –http://my-evp.ru в разделе «Документы», подраздел – «Документы администрации» в информационно-телекоммуникационной сети общего пользования, а также путём опубликования информационного сообщения о нем в средствах массовой информации, учрежденных органом местного самоуправления города Евпатории Республики Крым..</text:p>
      <text:p text:style-name="P13"><text:s text:c="6"/><text:tab/>7. <text:s/>Контроль за исполнением настоящего постановления оставляю за собой.</text:p>
      <text:p text:style-name="P15"/>
      <text:p text:style-name="P15">Глава администрации города</text:p>
      <text:p text:style-name="P15">Евпатории Республики Крым<text:tab/><text:tab/><text:tab/><text:tab/> <text:s text:c="3"/><text:tab/> <text:s text:c="17"/>А.Ю. Юрьев </text:p>
      <text:p text:style-name="P1"/>
      <text:p text:style-name="P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0.661cm" fo:margin-bottom="1.984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8-14T13:48:45.307000000</meta:creation-date>
    <dc:date>2025-08-14T13:53:55.356000000</dc:date>
    <meta:editing-duration>PT5M10S</meta:editing-duration>
    <meta:editing-cycles>1</meta:editing-cycles>
    <meta:document-statistic meta:table-count="0" meta:image-count="2" meta:object-count="0" meta:page-count="2" meta:paragraph-count="30" meta:word-count="753" meta:character-count="6656" meta:non-whitespace-character-count="5505"/>
    <meta:generator>LibreOffice/24.2.3.2$Windows_X86_64 LibreOffice_project/433d9c2ded56988e8a90e6b2e771ee4e6a5ab2ba</meta:generator>
  </office:meta>
</office:document-meta>
</file>